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дъезде-дома-в-щукине-восстановили-освещение"/>В подъезде дома в Щукине восстановили освещение<text:bookmark-end text:name="в-подъезде-дома-в-щукине-восстановили-освещение"/></text:h>
      <text:p text:style-name="First_20_paragraph">02.06.2021</text:p>
      <text:p text:style-name="Text_20_body">Жительница района Щукино обратилась с просьбой восстановить освещение в доме № 5, корпус 2 по улице Маршала Василевского.<text:line-break/><text:line-break/>«В подъезде №5 не работает освещение в холле первого этажа и на лестничной клетке второго этажа. Эти лампы выходят из строя каждый месяц», —  пишет Андрей.<text:line-break/><text:line-break/>В ГБУ «Жилищник района Щукино» сообщили, сейчас освещение в пятом подъезде дома уже восстановили.<text:line-break/><text:line-break/>— Лампы в светильниках на первом и втором этажах заменены, причём на продукцию другого производителя, — уточнили в управляющей компании.</text:p>
      <text:p text:style-name="Text_20_body"><text:line-break/></text:p>
      <text:p text:style-name="Text_20_body">Адрес страницы: <text:a xlink:type="simple" xlink:href="http://schukino.mos.ru/presscenter/news/detail/9999941.html" office:name=""><text:span text:style-name="Definition">http://schukino.mos.ru/presscenter/news/detail/9999941.html</text:span></text:a></text:p>
      <text:p text:style-name="Text_20_body"><text:a xlink:type="simple" xlink:href="http://schukino.mos.ru" office:name=""><text:span text:style-name="Definition">Управа района Щу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02:01:39Z</meta:creation-date>
    <dc:date>2023-06-17T02:01:39Z</dc:date>
  </office:meta>
</office:document-meta>
</file>