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1874-открылась-секция-регби"/>В школе №1874 открылась секция регби<text:bookmark-end text:name="в-школе-1874-открылась-секция-регби"/></text:h>
      <text:p text:style-name="First_20_paragraph">28.09.2023</text:p>
      <text:p text:style-name="Text_20_body"><text:span text:style-name="T1">На базе Школы №1874 начинает свою работу секция по бесконтактному регби. Приглашаются участники с 1 по 6 классы.</text:span></text:p>
      <text:p text:style-name="Text_20_body">«Регби с удовольствием будут заниматься целеустремленные девочки и смелые мальчики. Тем более смешанные команды для регби не редкость: до 13 лет играют все вместе. Во время тренировок дети смогут развить ловкость, выносливость, создать сильное и атлетичное тело. А еще регби учит быть честным, благородными и быстро принимать решения», – рассказали организаторы.</text:p>
      <text:p text:style-name="Text_20_body">Адрес: ул. Маршала Василевского, 11, корп.2. Тренировки проводит тренер Академии РК ЦСКА. Информация для записи в секцию: код секции для записи на сайте <text:a xlink:type="simple" xlink:href="https://vk.com/away.php?to=http%3A%2F%2Fmos.ru&amp;post=-205026458_4285&amp;cc_key=" office:name=""><text:span text:style-name="Definition">mos.ru</text:span></text:a> 1920477 Мероприятие 6+.</text:p>
      <text:p text:style-name="Text_20_body"><text:line-break/></text:p>
      <text:p text:style-name="Text_20_body">Адрес страницы: <text:a xlink:type="simple" xlink:href="http://schukino.mos.ru/presscenter/news/detail/11859669.html" office:name=""><text:span text:style-name="Definition">http://schukino.mos.ru/presscenter/news/detail/11859669.html</text:span></text:a></text:p>
      <text:p text:style-name="Text_20_body"><text:a xlink:type="simple" xlink:href="http://schukino.mos.ru" office:name=""><text:span text:style-name="Definition">Управа района Щу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8T05:18:41Z</meta:creation-date>
    <dc:date>2023-09-28T05:18:41Z</dc:date>
  </office:meta>
</office:document-meta>
</file>